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微軟正黑體" style:font-name-asian="微軟正黑體" style:font-name-complex="微軟正黑體" fo:font-weight="bold" style:font-weight-asian="bold" fo:font-size="20pt" style:font-size-asian="20pt" style:font-size-complex="20pt"/>
    </style:style>
    <style:style style:name="P2" style:parent-style-name="Standard" style:family="paragraph">
      <style:paragraph-properties fo:text-align="center"/>
      <style:text-properties style:font-name="微軟正黑體" style:font-name-asian="微軟正黑體" style:font-name-complex="微軟正黑體" fo:font-weight="bold" style:font-weight-asian="bold" fo:font-size="20pt" style:font-size-asian="20pt" style:font-size-complex="20pt"/>
    </style:style>
    <style:style style:name="P3" style:parent-style-name="Standard" style:family="paragraph">
      <style:paragraph-properties fo:line-height="0.3611in"/>
      <style:text-properties style:font-name="微軟正黑體" style:font-name-asian="微軟正黑體" style:font-name-complex="微軟正黑體" style:font-size-complex="12pt"/>
    </style:style>
    <style:style style:name="P4" style:parent-style-name="Standard" style:family="paragraph">
      <style:paragraph-properties fo:line-height="0.3611in"/>
    </style:style>
    <style:style style:name="T5" style:parent-style-name="預設段落字型" style:family="text">
      <style:text-properties style:font-name="微軟正黑體" style:font-name-asian="微軟正黑體" style:font-name-complex="微軟正黑體" style:font-size-complex="12pt"/>
    </style:style>
    <style:style style:name="T6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5pt" style:font-size-asian="15pt" style:font-size-complex="15pt" fo:background-color="#D8D8D8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 fo:text-align="center"/>
      <style:text-properties style:font-name="微軟正黑體" style:font-name-asian="微軟正黑體" style:font-name-complex="Arial" fo:font-weight="bold" style:font-weight-asian="bold" fo:font-size="20pt" style:font-size-asian="20pt" style:font-size-complex="20pt"/>
    </style:style>
    <style:style style:name="TableColumn9" style:family="table-column">
      <style:table-column-properties style:column-width="1.618in" style:use-optimal-column-width="false"/>
    </style:style>
    <style:style style:name="TableColumn10" style:family="table-column">
      <style:table-column-properties style:column-width="1.6187in" style:use-optimal-column-width="false"/>
    </style:style>
    <style:style style:name="TableColumn11" style:family="table-column">
      <style:table-column-properties style:column-width="1.618in" style:use-optimal-column-width="false"/>
    </style:style>
    <style:style style:name="TableColumn12" style:family="table-column">
      <style:table-column-properties style:column-width="1.6187in" style:use-optimal-column-width="false"/>
    </style:style>
    <style:style style:name="TableColumn13" style:family="table-column">
      <style:table-column-properties style:column-width="0.6958in" style:use-optimal-column-width="false"/>
    </style:style>
    <style:style style:name="Table8" style:family="table">
      <style:table-properties style:width="7.1694in" fo:margin-left="-0.0784in" table:align="left"/>
    </style:style>
    <style:style style:name="TableRow14" style:family="table-row">
      <style:table-row-properties style:row-height="0.4375in" style:use-optimal-row-height="false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Row25" style:family="table-row">
      <style:table-row-properties style:row-height="0.4347in"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Row36" style:family="table-row">
      <style:table-row-properties style:row-height="0.427in" style:use-optimal-row-height="false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Row47" style:family="table-row">
      <style:table-row-properties style:row-height="0.427in" style:use-optimal-row-height="false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Row58" style:family="table-row">
      <style:table-row-properties style:row-height="0.4479in" style:use-optimal-row-height="false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Row69" style:family="table-row">
      <style:table-row-properties style:row-height="0.427in" style:use-optimal-row-height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Row80" style:family="table-row">
      <style:table-row-properties style:row-height="0.4687in"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 fo:text-align="center" fo:line-height="0.1944in"/>
      <style:text-properties style:font-name="微軟正黑體" style:font-name-asian="微軟正黑體" style:font-name-complex="Arial" fo:font-size="14pt" style:font-size-asian="14pt" style:font-size-complex="14pt"/>
    </style:style>
    <style:style style:name="P91" style:parent-style-name="Standard" style:family="paragraph">
      <style:paragraph-properties fo:text-align="center" fo:line-height="150%"/>
      <style:text-properties style:font-name="微軟正黑體" style:font-name-asian="微軟正黑體" style:font-name-complex="Arial" fo:font-size="16pt" style:font-size-asian="16pt" style:font-size-complex="16pt"/>
    </style:style>
    <style:style style:name="P92" style:parent-style-name="Standard" style:family="paragraph">
      <style:paragraph-properties fo:text-align="center" fo:line-height="150%"/>
    </style:style>
    <style:style style:name="T93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94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96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98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100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P102" style:parent-style-name="Standard" style:family="paragraph">
      <style:text-properties style:font-name="微軟正黑體" style:font-name-asian="微軟正黑體" style:font-name-complex="Arial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104" style:parent-style-name="預設段落字型" style:family="text">
      <style:text-properties style:font-name="微軟正黑體" style:font-name-asian="微軟正黑體" style:font-name-complex="Arial" fo:color="#FF0000" fo:font-size="16pt" style:font-size-asian="16pt" style:font-size-complex="16pt" fo:background-color="#D8D8D8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 fo:background-color="#D8D8D8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107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108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 fo:background-color="#FFFF00"/>
    </style:style>
    <style:style style:name="T109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 fo:background-color="#FFFF00"/>
    </style:style>
    <style:style style:name="T110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 fo:background-color="#FFFF00"/>
    </style:style>
    <style:style style:name="T111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 fo:background-color="#FFFF00"/>
    </style:style>
    <style:style style:name="T112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 fo:background-color="#FFFF00"/>
    </style:style>
    <style:style style:name="T113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114" style:parent-style-name="預設段落字型" style:family="text">
      <style:text-properties style:font-name="微軟正黑體" style:font-name-asian="微軟正黑體" style:font-name-complex="Arial" fo:font-size="16pt" style:font-size-asian="16pt" style:font-size-complex="16pt"/>
    </style:style>
    <style:style style:name="T115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/>
    </style:style>
    <style:style style:name="T116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/>
    </style:style>
    <style:style style:name="T117" style:parent-style-name="預設段落字型" style:family="text">
      <style:text-properties style:font-name="微軟正黑體" style:font-name-asian="微軟正黑體" style:font-name-complex="Arial" fo:font-weight="bold" style:font-weight-asian="bold" fo:color="#FF0000" fo:font-size="16pt" style:font-size-asian="16pt" style:font-size-complex="16pt"/>
    </style:style>
  </office:automatic-styles>
  <office:body>
    <office:text text:use-soft-page-breaks="true">
      <text:p text:style-name="P1">樹德科技大學餐旅與烘焙管理系</text:p>
      <text:p text:style-name="P2">個人資料保護法告知義務當事人同意書</text:p>
      <text:p text:style-name="P3"><text:s text:c="4"/>本系依個人資料保護法第八條第一項規定，向您告知下列事項，請您詳閱並同意本系同意蒐集、處理及利用您的資料：</text:p>
      <text:p text:style-name="P4"><text:span text:style-name="T5">1.蒐集目的：一五八(學生資料管理)、O八一(學術研究) 2.蒐集個人的資料類別：COO一(辨識個人者)3. 個人資料利用之期間：在學期間、地區：本國、對象：本校4. 您就本系保有您個人資料得行使之依個資法第三條規定之權利 5. 您得自由選擇是否提供相關個人資料，惟您若拒絕提供相關個人資料，本系將無法提供您參與本系實務專題課程之服務。</text:span><text:span text:style-name="T6">若您已清楚瞭解並同意本系蒐集、處理或利用您個人資料之目的及用途，請填寫下列專題分組名單。</text:span></text:p>
      <text:p text:style-name="P7">113級實務專題分組名單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組員</text:p>
          </table:table-cell>
          <table:table-cell table:style-name="TableCell17">
            <text:p text:style-name="P18">學號</text:p>
          </table:table-cell>
          <table:table-cell table:style-name="TableCell19">
            <text:p text:style-name="P20">姓名</text:p>
          </table:table-cell>
          <table:table-cell table:style-name="TableCell21">
            <text:p text:style-name="P22">連絡電話</text:p>
          </table:table-cell>
          <table:table-cell table:style-name="TableCell23">
            <text:p text:style-name="P24">備註</text:p>
          </table:table-cell>
        </table:table-row>
        <table:table-row table:style-name="TableRow25">
          <table:table-cell table:style-name="TableCell26">
            <text:p text:style-name="P27">組員1</text:p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組員2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組員3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組員4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組員5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組員6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</table:table>
      <text:p text:style-name="P91"/>
      <text:p text:style-name="P92"><text:span text:style-name="T93">指導老師簽名：</text:span><text:span text:style-name="T94">　　　　　　　</text:span><text:span text:style-name="T95">　　日期：</text:span><text:span text:style-name="T96">　　　</text:span><text:span text:style-name="T97">年</text:span><text:span text:style-name="T98">　　　</text:span><text:span text:style-name="T99">月</text:span><text:span text:style-name="T100">　　　</text:span><text:span text:style-name="T101">日</text:span></text:p>
      <text:p text:style-name="P102">分組注意事項：</text:p>
      <text:p text:style-name="Standard"><text:span text:style-name="T103">* 每組人數：</text:span><text:span text:style-name="T104"><text:s/></text:span><text:span text:style-name="T105">4~6人</text:span><text:span text:style-name="T106">一組（須至少4人不可超過6個人，別再問了！！！）</text:span></text:p>
      <text:p text:style-name="Standard"><text:span text:style-name="T107">* 請下載本表並於</text:span><text:span text:style-name="T108">11</text:span><text:span text:style-name="T109">5</text:span><text:span text:style-name="T110">年5月2</text:span><text:span text:style-name="T111">2</text:span><text:span text:style-name="T112">日(五)</text:span><text:span text:style-name="T113">以前交至系辦！</text:span></text:p>
      <text:p text:style-name="Standard"><text:span text:style-name="T114">* 本學期指導老師確認後，請同學於</text:span><text:span text:style-name="T115">11</text:span><text:span text:style-name="T116">5</text:span><text:span text:style-name="T117">學年度第1學期初選時上網加選指導老師所開設之實務專題(一)課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陳致吟</meta:initial-creator>
    <dc:creator>蕭雯文</dc:creator>
    <meta:creation-date>2026-03-10T00:46:00Z</meta:creation-date>
    <dc:date>2026-03-10T00:47:00Z</dc:date>
    <meta:print-date>2013-04-23T15:2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81" meta:character-count="547" meta:row-count="3" meta:non-whitespace-character-count="467"/>
  </office:meta>
</office:document-meta>
</file>